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1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9" style:parent-style-name="內文" style:family="paragraph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45" style:parent-style-name="內文" style:family="paragraph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olumn47" style:family="table-column">
      <style:table-column-properties style:column-width="2.6666in" style:use-optimal-column-width="false"/>
    </style:style>
    <style:style style:name="TableColumn48" style:family="table-column">
      <style:table-column-properties style:column-width="1.9583in" style:use-optimal-column-width="false"/>
    </style:style>
    <style:style style:name="TableColumn49" style:family="table-column">
      <style:table-column-properties style:column-width="2.2395in" style:use-optimal-column-width="false"/>
    </style:style>
    <style:style style:name="TableColumn50" style:family="table-column">
      <style:table-column-properties style:column-width="1.2812in" style:use-optimal-column-width="false"/>
    </style:style>
    <style:style style:name="TableColumn51" style:family="table-column">
      <style:table-column-properties style:column-width="1.0833in" style:use-optimal-column-width="false"/>
    </style:style>
    <style:style style:name="TableColumn52" style:family="table-column">
      <style:table-column-properties style:column-width="0.9694in" style:use-optimal-column-width="false"/>
    </style:style>
    <style:style style:name="Table46" style:family="table">
      <style:table-properties style:width="10.1986in" fo:margin-left="-0.102in" table:align="lef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5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6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6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6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6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7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7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73" style:family="table-row">
      <style:table-row-properties style:min-row-height="0.3479in" style:use-optimal-row-height="false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79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82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33%"/>
      <style:text-properties style:font-name="Times New Roman" style:font-name-asian="標楷體" style:font-name-complex="Times New Roman"/>
    </style:style>
    <style:style style:name="P94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97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09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12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1" style:family="table-row">
      <style:table-row-properties style:min-row-height="0.3923in" style:use-optimal-row-height="false"/>
    </style:style>
    <style:style style:name="TableCell12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27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30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31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P132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44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47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48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P149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61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64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76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/>
    </style:style>
    <style:style style:name="P179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P180" style:parent-style-name="內文" style:family="paragraph">
      <style:paragraph-properties fo:text-align="center" fo:line-height="115%"/>
      <style:text-properties style:font-name="Times New Roman" style:font-name-asian="標楷體" style:font-name-complex="Times New Roman"/>
    </style:style>
    <style:style style:name="P181" style:parent-style-name="內文" style:family="paragraph">
      <style:paragraph-properties fo:text-align="center" fo:line-height="125%"/>
      <style:text-properties style:font-name="Times New Roman" style:font-name-asian="標楷體" style:font-name-complex="Times New Roma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90" style:parent-style-name="內文" style:family="paragraph">
      <style:paragraph-properties fo:line-height="125%" fo:margin-left="0.4916in" fo:text-indent="-0.4916in">
        <style:tab-stops/>
      </style:paragraph-properties>
      <style:text-properties style:font-name="Times New Roman" style:font-name-asian="標楷體" style:font-name-complex="Times New Roman"/>
    </style:style>
    <style:style style:name="P191" style:parent-style-name="內文" style:family="paragraph">
      <style:paragraph-properties fo:line-height="125%" fo:margin-left="0.4916in" fo:text-indent="-0.4916in">
        <style:tab-stops/>
      </style:paragraph-properties>
      <style:text-properties style:font-name="Times New Roman" style:font-name-asian="標楷體" style:font-name-complex="Times New Roman"/>
    </style:style>
    <style:style style:name="P192" style:parent-style-name="內文" style:family="paragraph">
      <style:paragraph-properties fo:line-height="125%" fo:margin-left="0.4937in" fo:text-indent="-0.4923in">
        <style:tab-stops/>
      </style:paragraph-properties>
    </style:style>
    <style:style style:name="T1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/>
    </style:style>
    <style:style style:name="P203" style:parent-style-name="內文" style:family="paragraph">
      <style:text-properties style:font-name="Times New Roman" style:font-name-asian="標楷體" style:font-name-complex="Times New Roman" fo:font-size="10pt" style:font-size-asian="10pt" style:font-size-complex="10pt"/>
    </style:style>
  </office:automatic-styles>
  <office:body>
    <office:text text:use-soft-page-breaks="true">
      <text:p text:style-name="P1">國立中山大學西灣學院教師「一般研究類」升等門檻點數採計認定表</text:p>
      <text:p text:style-name="P18">Point<text:s/>Verification<text:s/>Form for Promotion<text:s/>through the Track of<text:s/>General Research<text:s/>in<text:s/>the<text:s/>Si Wan College<text:s/></text:p>
      <text:p text:style-name="P19"/>
      <text:p text:style-name="內文"><text:span text:style-name="T20">教師姓名</text:span><text:span text:style-name="T21">A</text:span><text:span text:style-name="T22">pplicant</text:span><text:span text:style-name="T23">’s<text:s/></text:span><text:span text:style-name="T24">n</text:span><text:span text:style-name="T25">ame</text:span><text:span text:style-name="T26">：</text:span><text:span text:style-name="T27"><text:s text:c="17"/></text:span><text:span text:style-name="T28"><text:s/></text:span><text:span text:style-name="T29">所屬單位</text:span><text:span text:style-name="T30"><text:s/>Affiliated<text:s/></text:span><text:span text:style-name="T31">unit</text:span><text:span text:style-name="T32">：</text:span><text:span text:style-name="T33"><text:s text:c="17"/></text:span><text:span text:style-name="T34"><text:s/></text:span><text:span text:style-name="T35">擬升等職等</text:span><text:span text:style-name="T36"><text:s/></text:span><text:span text:style-name="T37">Intended</text:span><text:span text:style-name="T38"><text:s/></text:span><text:span text:style-name="T39">p</text:span><text:span text:style-name="T40">romotion<text:s/></text:span><text:span text:style-name="T41">r</text:span><text:span text:style-name="T42">ank</text:span><text:span text:style-name="T43">：</text:span><text:span text:style-name="T44"><text:s/></text:span></text:p>
      <text:p text:style-name="P45"/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header-rows>
          <table:table-row table:style-name="TableRow53">
            <table:table-cell table:style-name="TableCell54">
              <text:p text:style-name="P55">計點項目</text:p>
              <text:p text:style-name="P56">Items</text:p>
            </table:table-cell>
            <table:table-cell table:style-name="TableCell57">
              <text:p text:style-name="P58">計點方式</text:p>
              <text:p text:style-name="P59">Calculation<text:s/>method</text:p>
            </table:table-cell>
            <table:table-cell table:style-name="TableCell60">
              <text:p text:style-name="P61">擬採認期刊/專書</text:p>
              <text:p text:style-name="P62">Journals/Books<text:s/>proposed for<text:s/>point verification<text:s/></text:p>
            </table:table-cell>
            <table:table-cell table:style-name="TableCell63">
              <text:p text:style-name="P64">教師自評採認點數</text:p>
              <text:p text:style-name="P65">Self-evaluated points<text:s/></text:p>
            </table:table-cell>
            <table:table-cell table:style-name="TableCell66">
              <text:p text:style-name="P67">系教評會核定點數</text:p>
              <text:p text:style-name="P68">Points approved<text:s/>by<text:s/>the<text:s/>Department<text:s/><text:s/>Faculty<text:s/>Evaluation<text:s/>Committee</text:p>
            </table:table-cell>
            <table:table-cell table:style-name="TableCell69">
              <text:p text:style-name="P70">院教評會核定點數</text:p>
              <text:p text:style-name="P71">Points approved by the<text:s/>College<text:s/>Faculty<text:s/>Evaluation Committee</text:p>
              <text:p text:style-name="P72">(CFEC)</text:p>
            </table:table-cell>
          </table:table-row>
        </table:table-header-rows>
        <table:table-row table:style-name="TableRow73">
          <table:table-cell table:style-name="TableCell74" table:number-columns-spanned="6">
            <text:p text:style-name="P75">期刊論文類<text:s/>journal<text:s/>paper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其他人文、社會、運動相關領域具審查制度之英文期刊</text:p>
            <text:p text:style-name="P79">other<text:s/>English journals<text:s/>with a review<text:s/>mechanism<text:s/>in<text:s/>the<text:s/>fields of humanities, social sciences, and sports-related<text:s/>disciplines<text:s/></text:p>
          </table:table-cell>
          <table:table-cell table:style-name="TableCell80">
            <text:p text:style-name="P81">30~100點/篇</text:p>
            <text:p text:style-name="P82">30<text:s/>to<text:s/>100 points/<text:s/>piece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其他自然科學相關領域具審查制度之英文期刊</text:p>
            <text:p text:style-name="P94">other<text:s/>English journals<text:s/>with a review<text:s/>mechanism<text:s/>in the<text:s/>field of nature sciences</text:p>
          </table:table-cell>
          <table:table-cell table:style-name="TableCell95">
            <text:p text:style-name="P96">10~50點/篇</text:p>
            <text:p text:style-name="P97">10<text:s/>to<text:s/>50 points/<text:s/>piece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非屬核心期刊、具審查制度之期刊</text:p>
            <text:p text:style-name="P109">non-TSSCI and THCI journals with a review<text:s/>mechanism<text:s/></text:p>
          </table:table-cell>
          <table:table-cell table:style-name="TableCell110">
            <text:p text:style-name="P111">20~50點/篇</text:p>
            <text:p text:style-name="P112">20<text:s/>to<text:s/>50 points/<text:s/>piece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6">
            <text:p text:style-name="P123">專書專章類<text:s/>professional<text:s/>books and<text:s/>chapter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其他大學出版社或公部門經學術審查之專書或專書論文</text:p>
            <text:p text:style-name="P127">published by<text:s/>other<text:s/>universities or<text:s/>public<text:s/>institutions<text:s/>after their academic review<text:s/></text:p>
          </table:table-cell>
          <table:table-cell table:style-name="TableCell128">
            <text:p text:style-name="P129">專書：100~200點/本</text:p>
            <text:p text:style-name="P130">專章論文：20~40點/篇</text:p>
            <text:p text:style-name="P131">100<text:s/>to<text:s/>200 points/ book</text:p>
            <text:p text:style-name="P132">20<text:s/>to<text:s/>40 points/ chapter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國內商業出版社出版之學術專書或專章論文</text:p>
            <text:p text:style-name="P144">published by<text:s/>domestic<text:s/>commercial<text:s/>publishers</text:p>
          </table:table-cell>
          <table:table-cell table:style-name="TableCell145">
            <text:p text:style-name="P146">專書：100~200點/本</text:p>
            <text:p text:style-name="P147">專章論文：20~40點/篇</text:p>
            <text:p text:style-name="P148">100<text:s/>to<text:s/>200 points/ book</text:p>
            <text:p text:style-name="P149">20<text:s/>to<text:s/>40 points/ chapter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其他具審查制度之學術專書譯著</text:p>
            <text:p text:style-name="P161">other<text:s/>translated books published with<text:s/><text:soft-page-break/>a review<text:s/>mechanism</text:p>
          </table:table-cell>
          <table:table-cell table:style-name="TableCell162">
            <text:p text:style-name="P163">70~150點/本</text:p>
            <text:p text:style-name="P164">70<text:s/>to<text:s/>150 points/ book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經院教評會認定之其他類出版品</text:p>
            <text:p text:style-name="P176">Other types of publications recognized by the College Faculty Evaluation Committee (CFEC)</text:p>
          </table:table-cell>
          <table:table-cell table:style-name="TableCell177">
            <text:p text:style-name="P178">專書：50~100點/本</text:p>
            <text:p text:style-name="P179">專章論文：10~20點/篇</text:p>
            <text:p text:style-name="P180">50<text:s/>to<text:s/>100 points/ book</text:p>
            <text:p text:style-name="P181">10<text:s/>to<text:s/>20 points/ chapter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P190"/>
      <text:p text:style-name="P191">備註：點數計算需由院教評會認定者，需提送每學期最後一次院教評會審議通過，始可採認。期刊論文或專書專章須檢附審查資料證明。</text:p>
      <text:p text:style-name="P192"><text:span text:style-name="T193">Notes</text:span><text:span text:style-name="T194">:</text:span><text:span text:style-name="T195"><text:s/></text:span><text:span text:style-name="T196">Cases requiring verification of granted points by the CFEC shall be submitted to the CFEC for approval at its final meeting of each semester.<text:s/></text:span><text:span text:style-name="T197">Applicants</text:span><text:span text:style-name="T198"><text:s/>shall also attach supporting documents of their submitted<text:s/></text:span><text:span text:style-name="T199">journal papers, professional books,<text:s/></text:span><text:span text:style-name="T200">or<text:s/></text:span><text:span text:style-name="T201">book chapters</text:span><text:span text:style-name="T202">.</text:span></text:p>
      <text:p text:style-name="P203"><text:bookmark-start text:name="_heading=h.16w7t8fpqmv1"/><text:bookmark-end text:name="_heading=h.16w7t8fpqmv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副標題" style:display-name="副標題" style:family="paragraph" style:parent-style-name="內文" style:next-style-name="內文">
      <style:paragraph-properties fo:keep-with-next="always" fo:keep-together="always" fo:border="0in solid #FFFFFF" fo:padding="0.4305in" style:shadow="#000000 0in 0in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style:contextual-spacing="true" style:vertical-align="baseline" fo:margin-left="0.5in">
        <style:tab-stops/>
      </style:paragraph-properties>
      <style:text-properties style:font-name="Times New Roman" style:font-name-asian="新細明體" style:font-name-complex="Times New Roman" style:letter-kerning="true" style:font-size-complex="10pt" fo:hyphenate="false"/>
    </style:style>
    <style:style style:name="修訂" style:display-name="修訂" style:family="paragraph">
      <style:paragraph-properties fo:widows="2" fo:orphans="2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end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fo:border="0in solid #FFFFFF" fo:padding="0.4305in" style:shadow="#000000 0in 0in" fo:text-align="end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5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6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P12" style:parent-style-name="內文" style:family="paragraph">
      <style:paragraph-properties fo:border="0in solid #FFFFFF" fo:padding="0.4305in" style:shadow="#000000 0in 0in" fo:text-align="end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/>
    </style:style>
    <style:style style:name="P13" style:parent-style-name="內文" style:family="paragraph">
      <style:paragraph-properties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4" style:parent-style-name="預設段落字型" style:family="text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15" style:parent-style-name="清單段落" style:family="paragraph">
      <style:paragraph-properties style:text-autospace="none" fo:text-align="center" fo:margin-left="0in">
        <style:tab-stops/>
      </style:paragraph-properties>
    </style:style>
    <style:style style:name="T16" style:parent-style-name="預設段落字型" style:family="text">
      <style:text-properties fo:color="#000000" style:letter-kerning="false" fo:font-size="10pt" style:font-size-asian="10pt"/>
    </style:style>
    <style:style style:name="T17" style:parent-style-name="預設段落字型" style:family="text">
      <style:text-properties fo:color="#000000" style:letter-kerning="false" fo:font-size="10pt" style:font-size-asian="10pt"/>
    </style:style>
  </office:automatic-styles>
  <office:master-styles>
    <style:master-page style:name="MP0" style:page-layout-name="PL0">
      <style:header>
        <text:p text:style-name="P2"/>
        <text:p text:style-name="P3"><text:span text:style-name="T4"><text:s/></text:span><text:span text:style-name="T5">本院</text:span><text:span text:style-name="T6">112</text:span><text:span text:style-name="T7">學年度第</text:span><text:span text:style-name="T8">2</text:span><text:span text:style-name="T9">學期第</text:span><text:span text:style-name="T10">6</text:span><text:span text:style-name="T11">次主管會議通過</text:span></text:p>
        <text:p text:style-name="P12">Approved at the 6th<text:s/>management meeting<text:s/>of<text:s/>the<text:s/>Si-Wan College on May 1, 2024.</text:p>
      </style:header>
      <style:footer>
        <text:p text:style-name="P13"><text:span text:style-name="T14"><text:page-number text:fixed="false">1</text:page-number></text:span></text:p>
        <text:p text:style-name="P15"><text:span text:style-name="T16">Any dispute over interpretations of these regulations shall be resolved in the court of law based on the Chinese version</text:span><text:span text:style-name="T17">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adm</dc:creator>
    <meta:creation-date>2026-09-16T01:09:00Z</meta:creation-date>
    <dc:date>2026-09-16T01:09:00Z</dc:date>
    <meta:template xlink:href="Normal" xlink:type="simple"/>
    <meta:editing-cycles>2</meta:editing-cycles>
    <meta:editing-duration>PT0S</meta:editing-duration>
    <meta:document-statistic meta:page-count="3" meta:paragraph-count="3" meta:word-count="294" meta:character-count="1973" meta:row-count="14" meta:non-whitespace-character-count="1682"/>
  </office:meta>
</office:document-meta>
</file>